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verkoop aan huis, fysieke winkel aan Donjon 17 te Waard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een verkoop aan huis, fysieke winkel (Afwijken van regels in het omgevingsplan), Donjon 17, 4181 DE, in Waardenburg (13-8-2026) (bezwaar mogelijk), ODR2606606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6606</meta:user-defined>
    <dc:language>nl</dc:language>
    <meta:user-defined meta:name="OVERHEIDop.locatietype/OVERHEIDop.gebiedsmarkering">Adres</meta:user-defined>
    <meta:user-defined meta:name="DC.title">Toestemming voor een verkoop aan huis, fysieke winkel aan Donjon 17 te Waardenbu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35</meta:user-defined>
    <meta:user-defined meta:name="OVERHEIDop.GmbID/DC.identifier">gmb-2026-397735</meta:user-defined>
    <meta:user-defined meta:name="OVERHEIDop.versieInformatie"/>
  </office:meta>
</office:document-meta>
</file>