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Gevaeren Buurtfeest’ op 26 september 2026 van 14.00 uur tot uiterlijk 23.00 uur aan openbare weg De Steeg voor huisnummer 2 te Posterhol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555 / Evenementenmelding / openbare weg De Steeg voor huisnummer 2 in Posterholt / Roerdalen / bekendgemaakt op 14 augustus 2026 / het organiseren en houden van het evenement ‘Gevaeren Buurtfeest’ op 26 september 2026 van 14.00 uur tot uiterlijk 23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7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555 </meta:user-defined>
    <dc:language>nl</dc:language>
    <meta:user-defined meta:name="OVERHEIDop.locatietype/OVERHEIDop.gebiedsmarkering">Adres</meta:user-defined>
    <meta:user-defined meta:name="DC.title">Melding voor het organiseren en houden van het evenement ‘Gevaeren Buurtfeest’ op 26 september 2026 van 14.00 uur tot uiterlijk 23.00 uur aan openbare weg De Steeg voor huisnummer 2 te Posterhol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32</meta:user-defined>
    <meta:user-defined meta:name="OVERHEIDop.GmbID/DC.identifier">gmb-2026-397732</meta:user-defined>
    <meta:user-defined meta:name="OVERHEIDop.versieInformatie"/>
  </office:meta>
</office:document-meta>
</file>