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de bouw van een woning met bedrijfsruimte aan Bouwing 6 te Tui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de bouw van een woning met bedrijfsruimte (Bouwactiviteit (omgevingsplan)), Bouwing 6, 4176 BA, in Tuil (11-8-2026) (bezwaar mogelijk), ODR2605443 </text:p>
            <text:p text:style-name="common-al">
            <text:span text:style-name="nadrukvet">Niet eens met dit besluit? Reageer dan binnen 6 weken</text:span>
          </text:p>
            <text:p text:style-name="common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9773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3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3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5443</meta:user-defined>
    <dc:language>nl</dc:language>
    <meta:user-defined meta:name="OVERHEIDop.locatietype/OVERHEIDop.gebiedsmarkering">Adres</meta:user-defined>
    <meta:user-defined meta:name="DC.title">Toestemming voor de bouw van een woning met bedrijfsruimte aan Bouwing 6 te Tuil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730</meta:user-defined>
    <meta:user-defined meta:name="OVERHEIDop.GmbID/DC.identifier">gmb-2026-397730</meta:user-defined>
    <meta:user-defined meta:name="OVERHEIDop.versieInformatie"/>
  </office:meta>
</office:document-meta>
</file>