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Markt 19, 5401 GN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08-2026 een besluit genomen op de aanvraag voor een omgevingsvergunning met zaaknummer <text:span text:style-name="nadrukvet">59187-2026</text:span>.</text:p>
            <text:p text:style-name="common-al">De zaak betreft locatie Markt 19, 5401 GN Uden en heeft de omschrijving het "constructief aanpassen van het geluidsscherm (wijziging op eerder verleende vergunning 5956-2023) (omgevingsplan en technisch)".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common-al"/>
            <text:p text:style-name="common-al">Het besluit is verzonden op: 20-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77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91872026</meta:user-defined>
    <meta:user-defined meta:name="DCTERMS.abstract">constructief aanpassen van het geluidsscherm (wijziging op eerder verleende vergunning 5956-2023) (omgevingsplan en technisch)</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Markt 19, 5401 GN Uden</meta:user-defined>
    <meta:user-defined meta:name="DCTERMS.W3CDTF/DCTERMS.available">2026-08-24</meta:user-defined>
    <meta:user-defined meta:name="DCTERMS.W3CDTF/OVERHEIDop.jaargang">2026</meta:user-defined>
    <meta:user-defined meta:name="OVERHEIDop.publicationIssue">397727</meta:user-defined>
    <meta:user-defined meta:name="OVERHEIDop.GmbID/DC.identifier">gmb-2026-397727</meta:user-defined>
    <meta:user-defined meta:name="OVERHEIDop.versieInformatie"/>
  </office:meta>
</office:document-meta>
</file>