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anleg drinkwater transportleiding van 't Klooster Hengelo naar Eibergen, 't Klooster Hengelo naar Lintveldseweg 15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0000566 voor het aanleg drinkwater transportleiding van 't Klooster Hengelo naar Eibergen op locatie t Klooster Hengelo naar Lintveldseweg 15 Eiberg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772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66</meta:user-defined>
    <meta:user-defined meta:name="DCTERMS.abstract">Betreft:  Besluit op locatie t Klooster Hengelo naar  Lintveldseweg 15 Eiber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aanleg drinkwater transportleiding van 't Klooster Hengelo naar Eibergen, 't Klooster Hengelo naar Lintveldseweg 15 Eiber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26</meta:user-defined>
    <meta:user-defined meta:name="OVERHEIDop.GmbID/DC.identifier">gmb-2026-397726</meta:user-defined>
    <meta:user-defined meta:name="OVERHEIDop.versieInformatie"/>
  </office:meta>
</office:document-meta>
</file>