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aliseren van een hekwerk aan Appeldijk (perceel HKL00 D 385) te Heukel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legaliseren van een hekwerk (Bouwactiviteit (omgevingsplan)), Appeldijk (perceel HKL00 D 385), in Heukelum (17-8-2026) (bezwaar mogelijk), ODR2603625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2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3625</meta:user-defined>
    <dc:language>nl</dc:language>
    <meta:user-defined meta:name="OVERHEIDop.locatietype/OVERHEIDop.gebiedsmarkering">Perceel</meta:user-defined>
    <meta:user-defined meta:name="DC.title">Toestemming voor het legaliseren van een hekwerk aan Appeldijk (perceel HKL00 D 385) te Heukelu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25</meta:user-defined>
    <meta:user-defined meta:name="OVERHEIDop.GmbID/DC.identifier">gmb-2026-397725</meta:user-defined>
    <meta:user-defined meta:name="OVERHEIDop.versieInformatie"/>
  </office:meta>
</office:document-meta>
</file>