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buurtbarbecue op Prins Clausstraat 22, 8171VV Va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een buurtbarbecue op de locatie Prins Clausstraat 22, 8171VV Vaassen.</text:p>
            <text:p text:style-name="common-al">Ontvangstdatum: 19 augustus 2026</text:p>
            <text:p text:style-name="common-al">Zaaknummer: 1440503</text:p>
            <text:p text:style-name="common-al">Datum evenement: 26 september 2026</text:p>
            <text:p text:style-name="common-al">Tijdstip: 16:00 – 22:00 uur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9772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40676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buurtbarbecue op Prins Clausstraat 22, 8171VV Vaass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23</meta:user-defined>
    <meta:user-defined meta:name="OVERHEIDop.GmbID/DC.identifier">gmb-2026-397723</meta:user-defined>
    <meta:user-defined meta:name="OVERHEIDop.versieInformatie"/>
  </office:meta>
</office:document-meta>
</file>