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sloop en bouw van een schuur aan Achterweg 68 te Herwij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sloop en bouw van een schuur (Bouwactiviteit (omgevingsplan)), Achterweg 68, 4171 BD, in Herwijnen (13-8-2026) (bezwaar mogelijk), ODR2608669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ODR2608669</meta:user-defined>
    <dc:language>nl</dc:language>
    <meta:user-defined meta:name="OVERHEIDop.locatietype/OVERHEIDop.gebiedsmarkering">Adres</meta:user-defined>
    <meta:user-defined meta:name="DC.title">Toestemming voor de sloop en bouw van een schuur aan Achterweg 68 te Herwijn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19</meta:user-defined>
    <meta:user-defined meta:name="OVERHEIDop.GmbID/DC.identifier">gmb-2026-397719</meta:user-defined>
    <meta:user-defined meta:name="OVERHEIDop.versieInformatie"/>
  </office:meta>
</office:document-meta>
</file>