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 dakbeschot aan Heuvelstraat 30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1481 /Sloopmelding / Heuvelstraat 30, 6075 BK te Herkenbosch / Roerdalen / bekendgemaakt op 18 augustus 2026 / het verwijderen van asbesthoudend dakbeschot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7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oerda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481 </meta:user-defined>
    <dc:language>nl</dc:language>
    <meta:user-defined meta:name="OVERHEIDop.locatietype/OVERHEIDop.gebiedsmarkering">Adres</meta:user-defined>
    <meta:user-defined meta:name="DC.title">Melding voor het verwijderen van asbesthoudend dakbeschot aan Heuvelstraat 30 te Herkenbosc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16</meta:user-defined>
    <meta:user-defined meta:name="OVERHEIDop.GmbID/DC.identifier">gmb-2026-397716</meta:user-defined>
    <meta:user-defined meta:name="OVERHEIDop.versieInformatie"/>
  </office:meta>
</office:document-meta>
</file>