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afwijken van regels in het omgevingsplan voor het realiseren van een laadplein vracht- en personenauto's achter Haarweg 2c (perceel VRN00 O 804) te V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afwijken van regels in het omgevingsplan voor het realiseren van een laadplein vracht- en personenauto's (Afwijken van regels in het omgevingsplan), achter Haarweg 2c (perceel VRN00 O 804), in Vuren (17-08-2026) (geen bezwaar mogelijk), ODR2611824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1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824</meta:user-defined>
    <dc:language>nl</dc:language>
    <meta:user-defined meta:name="OVERHEIDop.locatietype/OVERHEIDop.gebiedsmarkering">Perceel</meta:user-defined>
    <meta:user-defined meta:name="DC.title">Aanvraag vergunning voor afwijken van regels in het omgevingsplan voor het realiseren van een laadplein vracht- en personenauto's achter Haarweg 2c (perceel VRN00 O 804) te Vur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13</meta:user-defined>
    <meta:user-defined meta:name="OVERHEIDop.GmbID/DC.identifier">gmb-2026-397713</meta:user-defined>
    <meta:user-defined meta:name="OVERHEIDop.versieInformatie"/>
  </office:meta>
</office:document-meta>
</file>