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loegstraat 21, 8308AA Nagele: het organiseren van autocross Nagele op 6 september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, is een Evenementenvergunning verleend voor deze locatie. Het gaat om het organiseren van autocross Nagele op 6 september 2026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771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417</meta:user-defined>
    <meta:user-defined meta:name="DCTERMS.abstract">Ploegstraat 21, 8308AA Nagele: 20 augustus 2026 het organiseren van autocross Nagele op 6 september 2026.</meta:user-defined>
    <dc:language>nl</dc:language>
    <meta:user-defined meta:name="OVERHEIDop.locatietype/OVERHEIDop.gebiedsmarkering">Punt</meta:user-defined>
    <meta:user-defined meta:name="DC.title">Ploegstraat 21, 8308AA Nagele: het organiseren van autocross Nagele op 6 september 2026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12</meta:user-defined>
    <meta:user-defined meta:name="OVERHEIDop.GmbID/DC.identifier">gmb-2026-397712</meta:user-defined>
    <meta:user-defined meta:name="OVERHEIDop.versieInformatie"/>
  </office:meta>
</office:document-meta>
</file>