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verbouwen van de bedrijfswoning, Maaijkant 5 a, 5113 BC Ulic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18-08-2026 een aanvraag omgevingsvergunning hebben ontvangen voor het verbouwen van de bedrijfswoning op het adres Maaijkant 5 a, 5113 BC Ulicoten (118875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977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8752</meta:user-defined>
    <dc:language>nl</dc:language>
    <meta:user-defined meta:name="OVERHEIDop.locatietype/OVERHEIDop.gebiedsmarkering">Punt</meta:user-defined>
    <meta:user-defined meta:name="DC.title">Ingekomen aanvraag omgevingsvergunning, het verbouwen van de bedrijfswoning, Maaijkant 5 a, 5113 BC Ulico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11</meta:user-defined>
    <meta:user-defined meta:name="OVERHEIDop.GmbID/DC.identifier">gmb-2026-397711</meta:user-defined>
    <meta:user-defined meta:name="OVERHEIDop.versieInformatie"/>
  </office:meta>
</office:document-meta>
</file>