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brengen van een permanent gevelkunstwerk aan Nieuwe Schoolstraat 1 te 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aanbrengen van een permanent gevelkunstwerk (Bouwactiviteit (omgevingsplan)), Nieuwe Schoolstraat 1, 4211 CR, in Spijk (11-08-2026) (geen bezwaar mogelijk), ODR2611662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0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0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662</meta:user-defined>
    <dc:language>nl</dc:language>
    <meta:user-defined meta:name="OVERHEIDop.locatietype/OVERHEIDop.gebiedsmarkering">Adres</meta:user-defined>
    <meta:user-defined meta:name="DC.title">Aanvraag vergunning voor het aanbrengen van een permanent gevelkunstwerk aan Nieuwe Schoolstraat 1 te Sp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07</meta:user-defined>
    <meta:user-defined meta:name="OVERHEIDop.GmbID/DC.identifier">gmb-2026-397707</meta:user-defined>
    <meta:user-defined meta:name="OVERHEIDop.versieInformatie"/>
  </office:meta>
</office:document-meta>
</file>