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Heiberg 4 te Montf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0669 / Sloopmelding / Heiberg 4, 6065 NA te Montfort / Roerdalen / bekendgemaakt op 13 augustus 2026 / het verwijderen van asbesthoudende materialen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70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oerda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0669 </meta:user-defined>
    <dc:language>nl</dc:language>
    <meta:user-defined meta:name="OVERHEIDop.locatietype/OVERHEIDop.gebiedsmarkering">Adres</meta:user-defined>
    <meta:user-defined meta:name="DC.title">Melding voor het verwijderen van asbesthoudende materialen aan Heiberg 4 te Montfor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06</meta:user-defined>
    <meta:user-defined meta:name="OVERHEIDop.GmbID/DC.identifier">gmb-2026-397706</meta:user-defined>
    <meta:user-defined meta:name="OVERHEIDop.versieInformatie"/>
  </office:meta>
</office:document-meta>
</file>