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wijzigen van vergunningvoorschriften voor het realiseren van een nieuwbouwwinkel met bovenliggende woningen op de locatie Thorbeckeplein 1, 3a t/m 3s, 5a en 5b te Beuningen (nabij Wilhelminalaan), zaaknummer Z26AB.0750</text:p>
      <text:section text:name="zakelijke-mededeling_id1-3-2" text:style-name="zakelijke-mededeling">
        <text:section text:name="zakelijke-mededeling-tekst_id1-3-2-1" text:style-name="zakelijke-mededeling-tekst">
          <text:section text:name="tekst_id1-3-2-1-1" text:style-name="tekst">
            <text:p text:style-name="last-al"/>
            <text:p text:style-name="tussenkopcur">Het college van de gemeente Beuningen heeft besloten vergunningvoorschriften te wijzigen van een eerder verleende omgevingsvergunning met zaaknummer Z26AB.0068.</text:p>
            <text:p text:style-name="tussenkopcur">Verzenddatum besluit: 21 augustus 2026</text:p>
            <text:p text:style-name="tussenkopcur">DSO-kenmerk: 2026012701300</text:p>
            <text:p text:style-name="tussenkopcur">Voor: het wijzigen van vergunningvoorschriften voor het realiseren van een nieuwbouwwinkel met bovenliggende woningen</text:p>
            <text:p text:style-name="tussenkopcur">Activiteit(en):</text:p>
            <text:p text:style-name="tussenkopcur">• Omgevingsplanactiviteit bouwen</text:p>
            <text:p text:style-name="tussenkopcur">Locatie: Thorbeckeplein 1, 3a t/m 3s, 5a en 5b te Beuningen (nabij Wilhelminalaan)</text:p>
            <text:p text:style-name="tussenkopcur">Ons zaaknummer: Z26AB.0750</text:p>
            <text:p text:style-name="tussenkopcur"/>
            <text:p text:style-name="tussenkopcur">Waarom publiceert de gemeente dit bericht?</text:p>
            <text:p text:style-name="tussenkopcur">Wij willen u laten weten dat er misschien iets verandert in uw directe leefomgeving. Wij hebben een besluit genomen. U kunt de documenten met informatie over het besluit bekijken. Als u het niet eens bent met dit besluit, dan kunt u nu reageren.</text:p>
            <text:p text:style-name="tussenkopcur"/>
            <text:p text:style-name="tussenkopcur">Wilt u de documenten van het besluit bekijken?</text:p>
            <text:p text:style-name="tussenkopcur">U kunt het besluit en de bijbehorende stukken bij de Omgevingsdienst Groene Metropool opvragen. Zo ziet u precies wat de gemeente heeft besloten en kunt u daarop reageren. De contactgegevens van de Omgevingsdienst staan onderaan dit bericht.</text:p>
            <text:p text:style-name="tussenkopcur"/>
            <text:p text:style-name="tussenkopcur">Bent u het niet eens met het besluit?</text:p>
            <text:p text:style-name="tussenkopcur">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Het bezwaar kan alleen gaan over de wijzigingen die dit besluit in de vergunning aanbrengt. Onderwerpen die al onderdeel zijn van de verleende vergunning met kenmerk Z26AB.0068 kunnen in een nieuwe bezwaarprocedure niet meer ter discussie worden gesteld.</text:p>
            <text:p text:style-name="tussenkopcur">Zorg ervoor dat wij uw bezwaarschrift uiterlijk op 2 oktober 2026 hebben ontvangen. Stuurt u de brief niet op tijd? Dan wordt uw bezwaar niet behandeld.</text:p>
            <text:p text:style-name="tussenkopcur">In uw bezwaarschrift moet het volgende staan:</text:p>
            <text:p text:style-name="tussenkopcur">• uw naam, adres en uw telefoonnummer;</text:p>
            <text:p text:style-name="tussenkopcur">• een duidelijke omschrijving tegen welk besluit u bezwaar maakt. U kunt bijvoorbeeld de datum en het zaaknummer van het besluit noemen of een kopie van het besluit meesturen;</text:p>
            <text:p text:style-name="tussenkopcur">• de reden waarom u bezwaar maakt;</text:p>
            <text:p text:style-name="tussenkopcur">• de datum en uw handtekening.</text:p>
            <text:p text:style-name="tussenkopcur">Stuur de brief naar:</text:p>
            <text:p text:style-name="tussenkopcur">Het college van burgemeester en wethouders van de gemeente Beuningen</text:p>
            <text:p text:style-name="tussenkopcur">Postbus 14</text:p>
            <text:p text:style-name="tussenkopcur">6640 AA Beuningen</text:p>
            <text:p text:style-name="tussenkopcur">Zet op de envelop en de brief duidelijk het woord ‘Bezwaarschrift’.</text:p>
            <text:p text:style-name="tussenkopcur">Bezwaar indienen kan ook digitaal via Externe link:https://www.beuningen.nl/bezwaar-en-beroep. Hiervoor heeft u uw DigiD nodig. Op deze website leest u meer informatie over de bezwaarprocedure.</text:p>
            <text:p text:style-name="tussenkopcur">Dringende situatie</text:p>
            <text:p text:style-name="tussenkopcur">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tussenkopcur">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www.rechtspraak.nl.</text:p>
            <text:p text:style-name="tussenkopcur">U moet voor het indienen van een verzoek om een voorlopige voorziening een bedrag aan de Rechtbank Gelderland betalen. Voor meer informatie gaat u naar de website www.rechtspraak.nl.</text:p>
            <text:p text:style-name="tussenkopcur"/>
            <text:p text:style-name="tussenkopcur">Heeft u vragen?</text:p>
            <text:p text:style-name="tussenkopcur">Wilt u meer informatie of heeft u vragen naar aanleiding van dit bericht? Neem contact op met de Omgevingsdienst Groene Metropool. Dit kan via 024 751 77 00 of omgevingsloket@odrn.nl. De Omgevingsdienst Groene Metropool behandelt deze procedure in opdracht van de gemeente. Noem het zaaknummer Z26AB.0750 als u contact opneemt, dan kan de Omgevingsdienst u sneller help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39770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0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0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euningen</meta:user-defined>
    <meta:user-defined meta:name="OVERHEIDop.Rubriek/DC.type">omgevingsvergunning</meta:user-defined>
    <meta:user-defined meta:name="OVERHEID.Informatietype/DC.type">officiële publicatie</meta:user-defined>
    <meta:user-defined meta:name="OVERHEID.Gemeente/DCTERMS.publisher">Beuningen</meta:user-defined>
    <meta:user-defined meta:name="OVERHEID.Gemeente/OVERHEID.authority">Beuningen</meta:user-defined>
    <meta:user-defined meta:name="OVERHEID.TaxonomieBeleidsagendaDecentraal/OVERHEID.category">Natuur en milieu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Weg</meta:user-defined>
    <meta:user-defined meta:name="DC.title">Toestemming voor het wijzigen van vergunningvoorschriften voor het realiseren van een nieuwbouwwinkel met bovenliggende woningen op de locatie Thorbeckeplein 1, 3a t/m 3s, 5a en 5b te Beuningen (nabij Wilhelminalaan), zaaknummer Z26AB.0750</meta:user-defined>
    <meta:user-defined meta:name="DCTERMS.W3CDTF/DCTERMS.available">2026-08-24</meta:user-defined>
    <meta:user-defined meta:name="DCTERMS.W3CDTF/OVERHEIDop.jaargang">2026</meta:user-defined>
    <meta:user-defined meta:name="OVERHEIDop.publicationIssue">397705</meta:user-defined>
    <meta:user-defined meta:name="OVERHEIDop.GmbID/DC.identifier">gmb-2026-397705</meta:user-defined>
    <meta:user-defined meta:name="OVERHEIDop.versieInformatie"/>
  </office:meta>
</office:document-meta>
</file>