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bouw van een melkveestal aan Tiendweg 13a te Rheno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de bouw van een melkveestal (Bouwactiviteit (omgevingsplan), Bouwactiviteit (technisch)), Tiendweg 13a, 4152 GC, in Rhenoy (11-08-2026) (geen bezwaar mogelijk), ODR2611655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70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0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0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1655</meta:user-defined>
    <dc:language>nl</dc:language>
    <meta:user-defined meta:name="OVERHEIDop.locatietype/OVERHEIDop.gebiedsmarkering">Adres</meta:user-defined>
    <meta:user-defined meta:name="DC.title">Aanvraag vergunning voor de bouw van een melkveestal aan Tiendweg 13a te Rhenoy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704</meta:user-defined>
    <meta:user-defined meta:name="OVERHEIDop.GmbID/DC.identifier">gmb-2026-397704</meta:user-defined>
    <meta:user-defined meta:name="OVERHEIDop.versieInformatie"/>
  </office:meta>
</office:document-meta>
</file>