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nieuwen van de dakconstructie op de locatie Boulevard Barnaart 58 te Zandvoort, ingekomen 13 augustus 2026, DSO nummer 2026081301142, zaaknummer ODIJ-Z-26-186969</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vernieuwen van de dakconstructie op de locatie Boulevard Barnaart 58 te Zandvoort.</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8 okto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9770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0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0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vernieuwen van de dakconstructie op de locatie Boulevard Barnaart 58 te Zandvoort, ingekomen 13 augustus 2026, DSO nummer 2026081301142, zaaknummer ODIJ-Z-26-186969</meta:user-defined>
    <meta:user-defined meta:name="DCTERMS.W3CDTF/DCTERMS.available">2026-08-24</meta:user-defined>
    <meta:user-defined meta:name="DCTERMS.W3CDTF/OVERHEIDop.jaargang">2026</meta:user-defined>
    <meta:user-defined meta:name="OVERHEIDop.publicationIssue">397701</meta:user-defined>
    <meta:user-defined meta:name="OVERHEIDop.GmbID/DC.identifier">gmb-2026-397701</meta:user-defined>
    <meta:user-defined meta:name="OVERHEIDop.versieInformatie"/>
  </office:meta>
</office:document-meta>
</file>