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rnaar 30, 7317 BM Apeldoorn, het plaatsen van een entresolvlo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9-08-2026</text:p>
            <text:p text:style-name="common-al">Zaaknummer:  02006361802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last-al">Nadere informatie hierover vindt u t.z.t.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770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61802</meta:user-defined>
    <dc:language>nl</dc:language>
    <meta:user-defined meta:name="OVERHEIDop.locatietype/OVERHEIDop.gebiedsmarkering">Punt</meta:user-defined>
    <meta:user-defined meta:name="DC.title">Aanvraag Omgevingsvergunning Hoornaar 30, 7317 BM Apeldoorn, het plaatsen van een entresolvlo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00</meta:user-defined>
    <meta:user-defined meta:name="OVERHEIDop.GmbID/DC.identifier">gmb-2026-397700</meta:user-defined>
    <meta:user-defined meta:name="OVERHEIDop.versieInformatie"/>
  </office:meta>
</office:document-meta>
</file>