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noveren en uitbreiden van de woning aan Zandstraat 48a te Op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renoveren en uitbreiden van de woning (Bouwactiviteit (omgevingsplan), Bouwactiviteit (technisch)), Zandstraat 48a, 4184 EG, in Opijnen (13-08-2026) (geen bezwaar mogelijk), ODR261174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744</meta:user-defined>
    <dc:language>nl</dc:language>
    <meta:user-defined meta:name="OVERHEIDop.locatietype/OVERHEIDop.gebiedsmarkering">Adres</meta:user-defined>
    <meta:user-defined meta:name="DC.title">Aanvraag vergunning voor het renoveren en uitbreiden van de woning aan Zandstraat 48a te Opijn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98</meta:user-defined>
    <meta:user-defined meta:name="OVERHEIDop.GmbID/DC.identifier">gmb-2026-397698</meta:user-defined>
    <meta:user-defined meta:name="OVERHEIDop.versieInformatie"/>
  </office:meta>
</office:document-meta>
</file>