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3 bruggen aan Waterviolier (perceel GDM00 N 2861)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3 bruggen (Bouwactiviteit (omgevingsplan)), Waterviolier (perceel GDM00 N 2861), in Meteren (13-08-2026) (geen bezwaar mogelijk), ODR2611749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749</meta:user-defined>
    <dc:language>nl</dc:language>
    <meta:user-defined meta:name="OVERHEIDop.locatietype/OVERHEIDop.gebiedsmarkering">Perceel</meta:user-defined>
    <meta:user-defined meta:name="DC.title">Aanvraag vergunning voor de bouw van 3 bruggen aan Waterviolier (perceel GDM00 N 2861) te Mete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96</meta:user-defined>
    <meta:user-defined meta:name="OVERHEIDop.GmbID/DC.identifier">gmb-2026-397696</meta:user-defined>
    <meta:user-defined meta:name="OVERHEIDop.versieInformatie"/>
  </office:meta>
</office:document-meta>
</file>