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de inrit aan Dreef 34 te Haa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uitbreiden van de inrit (Uitweg maken, hebben of veranderen of het gebruik daarvan veranderen), Dreef 34, 4175 AH, in Haaften (13-08-2026) (geen bezwaar mogelijk), ODR261176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DR2611760</meta:user-defined>
    <dc:language>nl</dc:language>
    <meta:user-defined meta:name="OVERHEIDop.locatietype/OVERHEIDop.gebiedsmarkering">Adres</meta:user-defined>
    <meta:user-defined meta:name="DC.title">Aanvraag vergunning voor het uitbreiden van de inrit aan Dreef 34 te Haaft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95</meta:user-defined>
    <meta:user-defined meta:name="OVERHEIDop.GmbID/DC.identifier">gmb-2026-397695</meta:user-defined>
    <meta:user-defined meta:name="OVERHEIDop.versieInformatie"/>
  </office:meta>
</office:document-meta>
</file>