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tijdelijke kantoorunits aan Meersteeg 15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plaatsen van tijdelijke kantoorunits (Bouwactiviteit (omgevingsplan)), Meersteeg 15 4191 NK, in Geldermalsen (14-08-2026) (geen bezwaar mogelijk), ODR2611782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68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8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11782</meta:user-defined>
    <dc:language>nl</dc:language>
    <meta:user-defined meta:name="OVERHEIDop.locatietype/OVERHEIDop.gebiedsmarkering">Adres</meta:user-defined>
    <meta:user-defined meta:name="DC.title">Aanvraag vergunning voor het plaatsen van tijdelijke kantoorunits aan Meersteeg 15 te Geldermal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88</meta:user-defined>
    <meta:user-defined meta:name="OVERHEIDop.GmbID/DC.identifier">gmb-2026-397688</meta:user-defined>
    <meta:user-defined meta:name="OVERHEIDop.versieInformatie"/>
  </office:meta>
</office:document-meta>
</file>