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Golsteinlaan 20, 7339GT Ugchelen (1 bm), het kappen van een Popul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9-08-2026</text:p>
            <text:p text:style-name="common-al">Zaaknummer:  02006361782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768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61782</meta:user-defined>
    <dc:language>nl</dc:language>
    <meta:user-defined meta:name="OVERHEIDop.locatietype/OVERHEIDop.gebiedsmarkering">Vlak</meta:user-defined>
    <meta:user-defined meta:name="DC.title">Aanvraag Omgevingsvergunning Van Golsteinlaan 20, 7339GT Ugchelen (1 bm), het kappen van een Populie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85</meta:user-defined>
    <meta:user-defined meta:name="OVERHEIDop.GmbID/DC.identifier">gmb-2026-397685</meta:user-defined>
    <meta:user-defined meta:name="OVERHEIDop.versieInformatie"/>
  </office:meta>
</office:document-meta>
</file>