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vangen van een winkelpui aan Geldersestraat 5 te Geldermal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vervangen van een winkelpui (Bouwactiviteit (omgevingsplan)), Geldersestraat 5, 4191 BA, in Geldermalsen (15-08-2026) (geen bezwaar mogelijk), ODR2611791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9768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8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8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1791</meta:user-defined>
    <dc:language>nl</dc:language>
    <meta:user-defined meta:name="OVERHEIDop.locatietype/OVERHEIDop.gebiedsmarkering">Adres</meta:user-defined>
    <meta:user-defined meta:name="DC.title">Aanvraag vergunning voor het vervangen van een winkelpui aan Geldersestraat 5 te Geldermals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682</meta:user-defined>
    <meta:user-defined meta:name="OVERHEIDop.GmbID/DC.identifier">gmb-2026-397682</meta:user-defined>
    <meta:user-defined meta:name="OVERHEIDop.versieInformatie"/>
  </office:meta>
</office:document-meta>
</file>