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verwijderen van asbesthoudend dakbeschot en -lekdorpels uit woningen op de locatie Paulus Potterstraat 2, 4, 10 en 12, 7391BE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7 augustus 2026</text:p>
            <text:p text:style-name="common-al">Kenmerk: Z2026-00001528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9767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28</meta:user-defined>
    <meta:user-defined meta:name="DCTERMS.abstract">Paulus Potterstraat 2, 4, 10 en 12, 7391BE Twello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Sloopmelding voor het verwijderen van asbesthoudend dakbeschot en -lekdorpels uit woningen op de locatie Paulus Potterstraat 2, 4, 10 en 12, 7391BE Twello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79</meta:user-defined>
    <meta:user-defined meta:name="OVERHEIDop.GmbID/DC.identifier">gmb-2026-397679</meta:user-defined>
    <meta:user-defined meta:name="OVERHEIDop.versieInformatie"/>
  </office:meta>
</office:document-meta>
</file>