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van een bedrijfspand aan De Kraaldert 2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uitbreiden van een bedrijfspand (Bouwactiviteit (omgevingsplan)), De Kraaldert 2, 4191 PH, in Geldermalsen (17-08-2026) (geen bezwaar mogelijk), ODR2611819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67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819</meta:user-defined>
    <dc:language>nl</dc:language>
    <meta:user-defined meta:name="OVERHEIDop.locatietype/OVERHEIDop.gebiedsmarkering">Adres</meta:user-defined>
    <meta:user-defined meta:name="DC.title">Aanvraag vergunning voor het uitbreiden van een bedrijfspand aan De Kraaldert 2 te Geldermal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77</meta:user-defined>
    <meta:user-defined meta:name="OVERHEIDop.GmbID/DC.identifier">gmb-2026-397677</meta:user-defined>
    <meta:user-defined meta:name="OVERHEIDop.versieInformatie"/>
  </office:meta>
</office:document-meta>
</file>