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oprichten van een bijgebouw in L-vorm aan Molenweg 24 te Sint Odiliënbe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</text:span>
          </text:p>
            <text:p text:style-name="common-al">Z2026-00011575 / Aanvraag omgevingsvergunning / Molenweg 24, 6077 BC te Sint Odiliënberg / Roerdalen / ingekomen 14 augustus 2026 / het oprichten van een bijgebouw in L-vorm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</text:p>
            <text:p text:style-name="common-al">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gen / meldingen kunt u contact opnemen met Dienstverlening, op werkdagen tussen 9.00 uur en 17.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9766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6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6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Roerda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1575 </meta:user-defined>
    <dc:language>nl</dc:language>
    <meta:user-defined meta:name="OVERHEIDop.locatietype/OVERHEIDop.gebiedsmarkering">Adres</meta:user-defined>
    <meta:user-defined meta:name="DC.title">Aanvraag vergunning voor het oprichten van een bijgebouw in L-vorm aan Molenweg 24 te Sint Odiliënber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669</meta:user-defined>
    <meta:user-defined meta:name="OVERHEIDop.GmbID/DC.identifier">gmb-2026-397669</meta:user-defined>
    <meta:user-defined meta:name="OVERHEIDop.versieInformatie"/>
  </office:meta>
</office:document-meta>
</file>