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groten van bouw- en bestemmingsvlak voor een kaasmakerij, tijdelijke woonunit, berging, 2 sleufsilo's, vaste mestplaat en mestbassin, Bisschopswetering 72 Mast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Bisschopswetering 72 Mastenbroek</text:p>
            <text:p text:style-name="common-al">
            <text:span text:style-name="nadrukvet">Zaakomschrijving:</text:span> het vergroten van bouw- en bestemmingsvlak voor een kaasmakerij, tijdelijke woonunit, berging, 2 sleufsilo's, vaste mestplaat en mestbassin</text:p>
            <text:p text:style-name="common-al">
            <text:span text:style-name="nadrukvet">Zaaknummer:</text:span> 5384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  <text:list-item text:style-override="id1-3-2-1-1-6-3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84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84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66ESUITE538482026</meta:user-defined>
    <meta:user-defined meta:name="DCTERMS.abstract">het vergroten van bouw- en bestemmingsvlak voor een kaasmakerij, tijdelijke woonunit, berging, 2 sleufsilo's, vaste mestplaat en mestbassin</meta:user-defined>
    <dc:language>nl</dc:language>
    <meta:user-defined meta:name="OVERHEIDop.locatietype/OVERHEIDop.gebiedsmarkering">Vlak</meta:user-defined>
    <meta:user-defined meta:name="DC.title">Ontvangen aanvraag voor een omgevingsvergunning, het vergroten van bouw- en bestemmingsvlak voor een kaasmakerij, tijdelijke woonunit, berging, 2 sleufsilo's, vaste mestplaat en mestbassin, Bisschopswetering 72 Masten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67</meta:user-defined>
    <meta:user-defined meta:name="OVERHEIDop.GmbID/DC.identifier">gmb-2026-397667</meta:user-defined>
    <meta:user-defined meta:name="OVERHEIDop.versieInformatie"/>
  </office:meta>
</office:document-meta>
</file>