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Golsteinlaan 20, 7339GT Ugchelen, het kappen van 5 ber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9-08-2026</text:p>
            <text:p text:style-name="common-al">Zaaknummer:  02006361718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766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61718</meta:user-defined>
    <dc:language>nl</dc:language>
    <meta:user-defined meta:name="OVERHEIDop.locatietype/OVERHEIDop.gebiedsmarkering">Vlak</meta:user-defined>
    <meta:user-defined meta:name="DC.title">Aanvraag Omgevingsvergunning Van Golsteinlaan 20, 7339GT Ugchelen, het kappen van 5 berk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66</meta:user-defined>
    <meta:user-defined meta:name="OVERHEIDop.GmbID/DC.identifier">gmb-2026-397666</meta:user-defined>
    <meta:user-defined meta:name="OVERHEIDop.versieInformatie"/>
  </office:meta>
</office:document-meta>
</file>