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5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Landgraaf – Verkoop aan Enexis Netbeheer B.V.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Het voornemen om grond te verkopen aan Enexis Netbeheer B.V.:</text:span> <text:span text:style-name="artikel_kop_label">De gemeente is voornemens de volgende percelen te verkopen aan Enexis:</text:span> </text:p>
            <text:list text:style-name="id1-3-2-2-1-2">
              <text:list-item text:style-override="id1-3-2-2-1-2-1">
                <text:number>1.</text:number>
                <text:p text:style-name="al">Nabij de Laurastraat, gemeente Nieuwenhagen, sectie B, nummer 6977 gedeeltelijk en</text:p>
              </text:list-item>
            </text:list>
            <text:p text:style-name="al"> nummer 7031 gedeeltelijk</text:p>
            <text:p text:style-name="al">De gemeente hoeft geen mededingingsruimte te bieden omdat de gemeente van mening is dat het een verkoop betreft waarbij Enexis Netbeheer B.V. de enige serieuze gegadigde is om de volgende redenen:</text:p>
            <text:list text:style-name="id1-3-2-2-1-5">
              <text:list-item text:style-override="id1-3-2-2-1-5-1">
                <text:number>1.</text:number>
                <text:p text:style-name="al">Er is sprake van een grondruil ten behoeve van de verzwaring va het netwerk in Landgraaf;</text:p>
              </text:list-item>
              <text:list-item text:style-override="id1-3-2-2-1-5-2">
                <text:number>2.</text:number>
                <text:p text:style-name="al">Enexis is de regionale netbeheerder in Landgraaf;</text:p>
              </text:list-item>
              <text:list-item text:style-override="id1-3-2-2-1-5-3">
                <text:number>3.</text:number>
                <text:p text:style-name="al">Enexis is de enige partij die transformatorstations plaatst in de gemeente;</text:p>
              </text:list-item>
              <text:list-item text:style-override="id1-3-2-2-1-5-4">
                <text:number>4.</text:number>
                <text:p text:style-name="al">Enexis is de enige partij die aanspraak maakt op de te verkopen percelen;</text:p>
              </text:list-item>
              <text:list-item text:style-override="id1-3-2-2-1-5-5">
                <text:number>5.</text:number>
                <text:p text:style-name="al">Enexis heeft een wettelijke taak die het openbaar belang dient en daardoor de enige partij is voor de benodigde percelen in de openbare ruimte.</text:p>
              </text:list-item>
            </text:list>
            <text:p text:style-name="al">Wilt u reageren naar aanleiding van de hierboven voorgenomen grondverkoop, dan kunt u binnen 20 dagen na het plaatsen van deze publicatie een mail sturen naar <text:a xlink:href="mailto:gemeente@landgraaf.nl" xlink:type="simple">gemeente@landgraaf.nl</text:a>.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9766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Landgraaf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Landgraaf</meta:user-defined>
    <meta:user-defined meta:name="OVERHEID.Gemeente/DCTERMS.publisher">Landgraaf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Weg</meta:user-defined>
    <meta:user-defined meta:name="DC.title">Gemeente Landgraaf – Verkoop aan Enexis Netbeheer B.V.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662</meta:user-defined>
    <meta:user-defined meta:name="OVERHEIDop.GmbID/DC.identifier">gmb-2026-397662</meta:user-defined>
    <meta:user-defined meta:name="OVERHEIDop.versieInformatie"/>
  </office:meta>
</office:document-meta>
</file>