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brengen van handelsreclame aan Rijksweg A15 3 te De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aanbrengen van handelsreclame (Bouwactiviteit (omgevingsplan), Handelsreclame maken of voeren), Rijksweg A15 3, 4156 JJ, in Deil (11-08-2026) (geen bezwaar mogelijk), ODR2611611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ODR2611611</meta:user-defined>
    <dc:language>nl</dc:language>
    <meta:user-defined meta:name="OVERHEIDop.locatietype/OVERHEIDop.gebiedsmarkering">Adres</meta:user-defined>
    <meta:user-defined meta:name="DC.title">Aanvraag vergunning voor het aanbrengen van handelsreclame aan Rijksweg A15 3 te Dei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61</meta:user-defined>
    <meta:user-defined meta:name="OVERHEIDop.GmbID/DC.identifier">gmb-2026-397661</meta:user-defined>
    <meta:user-defined meta:name="OVERHEIDop.versieInformatie"/>
  </office:meta>
</office:document-meta>
</file>