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Evenementenvergunning voor Ringsteken met paard en wagen in Cornwerd op 22-8-26, Sotterumerdijk 15 A, 8753 JA Cornwerd</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Ringsteken met paard en wagen in Cornwerd op 22-8-26.</text:p>
            <text:p text:style-name="common-al">Het besluit is verzonden op 20-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495.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76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495</meta:user-defined>
    <meta:user-defined meta:name="DCTERMS.abstract">Evenementenvergunning voor het evenement Evenementenvergunning voor Ringsteken met paard en wagen in Cornwerd op 22-8-26, Sotterumerdijk 15 A, 8753 JA Cornwerd.</meta:user-defined>
    <dc:language>nl</dc:language>
    <meta:user-defined meta:name="OVERHEIDop.locatietype/OVERHEIDop.gebiedsmarkering">Punt</meta:user-defined>
    <meta:user-defined meta:name="DC.title">Verleende evenementenvergunning voor Evenementenvergunning voor Ringsteken met paard en wagen in Cornwerd op 22-8-26, Sotterumerdijk 15 A, 8753 JA Cornwerd</meta:user-defined>
    <meta:user-defined meta:name="DCTERMS.W3CDTF/DCTERMS.available">2026-08-24</meta:user-defined>
    <meta:user-defined meta:name="DCTERMS.W3CDTF/OVERHEIDop.jaargang">2026</meta:user-defined>
    <meta:user-defined meta:name="OVERHEIDop.publicationIssue">397659</meta:user-defined>
    <meta:user-defined meta:name="OVERHEIDop.GmbID/DC.identifier">gmb-2026-397659</meta:user-defined>
    <meta:user-defined meta:name="OVERHEIDop.versieInformatie"/>
  </office:meta>
</office:document-meta>
</file>