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tentoonstellen van levende poëzie aan Cingelplein 4 te Bees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tentoonstellen van levende poëzie (Bouwactiviteit (omgevingsplan)), Cingelplein 4, 4153 CJ, in Beesd (12-08-2026) (geen bezwaar mogelijk), ODR2611689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65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689</meta:user-defined>
    <dc:language>nl</dc:language>
    <meta:user-defined meta:name="OVERHEIDop.locatietype/OVERHEIDop.gebiedsmarkering">Adres</meta:user-defined>
    <meta:user-defined meta:name="DC.title">Aanvraag vergunning voor het tentoonstellen van levende poëzie aan Cingelplein 4 te Beesd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656</meta:user-defined>
    <meta:user-defined meta:name="OVERHEIDop.GmbID/DC.identifier">gmb-2026-397656</meta:user-defined>
    <meta:user-defined meta:name="OVERHEIDop.versieInformatie"/>
  </office:meta>
</office:document-meta>
</file>