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aneren van de bodem (1) op de locatie Kilweg thv. 6 te Dordrecht zaaknummer 900368569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saneren van de bodem (1) op de locatie Kilweg thv. 6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765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5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5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saneren van de bodem (1) op de locatie Kilweg thv. 6 te Dordrecht zaaknummer 9003685697</meta:user-defined>
    <meta:user-defined meta:name="DCTERMS.W3CDTF/DCTERMS.available">2026-08-24</meta:user-defined>
    <meta:user-defined meta:name="DCTERMS.W3CDTF/OVERHEIDop.jaargang">2026</meta:user-defined>
    <meta:user-defined meta:name="OVERHEIDop.publicationIssue">397654</meta:user-defined>
    <meta:user-defined meta:name="OVERHEIDop.GmbID/DC.identifier">gmb-2026-397654</meta:user-defined>
    <meta:user-defined meta:name="OVERHEIDop.versieInformatie"/>
  </office:meta>
</office:document-meta>
</file>