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evenementenvergunning - Sinterklaasintocht Nobelhorst van 14 november 2026 t/m 14 november 2026 - 5c1 (Nobelhorst), het evenement is in de dorpshaven (Charles Barklastraat) en op De Brink (Max Pl...</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5114</text:p>
            <text:p text:style-name="common-al">
            <text:span text:style-name="nadrukvet">Soort aanvraag:</text:span> aanvraag evenementenvergunning</text:p>
            <text:p text:style-name="common-al">
            <text:span text:style-name="nadrukvet">Procedure:</text:span> n.v.t.</text:p>
            <text:p text:style-name="common-al">
            <text:span text:style-name="nadrukvet">Ontvangstdatum:</text:span> 19 augustus 2026</text:p>
            <text:p text:style-name="common-al">
            <text:span text:style-name="nadrukvet">Omschrijving:</text:span> Sinterklaasintocht Nobelhorst van 14 november 2026 t/m 14 november 2026</text:p>
            <text:p text:style-name="common-al">
            <text:span text:style-name="nadrukvet">Locatie:</text:span> 5c1 (Nobelhorst), het evenement is in de dorpshaven (Charles Barklastraat) en op De Brink (Max Pl...</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764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4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4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Gemeente Almere - aanvraag evenementenvergunning - Sinterklaasintocht Nobelhorst van 14 november 2026 t/m 14 november 2026 - 5c1 (Nobelhorst), het evenement is in de dorpshaven (Charles Barklastraat) en op De Brink (Max Pl...</meta:user-defined>
    <meta:user-defined meta:name="DCTERMS.W3CDTF/DCTERMS.available">2026-08-25</meta:user-defined>
    <meta:user-defined meta:name="DCTERMS.W3CDTF/OVERHEIDop.jaargang">2026</meta:user-defined>
    <meta:user-defined meta:name="OVERHEIDop.publicationIssue">397647</meta:user-defined>
    <meta:user-defined meta:name="OVERHEIDop.GmbID/DC.identifier">gmb-2026-397647</meta:user-defined>
    <meta:user-defined meta:name="OVERHEIDop.versieInformatie"/>
  </office:meta>
</office:document-meta>
</file>