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esdoornhof, Kennedylaan (voor De Coeborch)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Kennedylaan  Kampen</text:p>
            <text:p text:style-name="common-al">
            <text:span text:style-name="nadrukvet">Zaakomschrijving:</text:span> het kappen van een esdoornhof</text:p>
            <text:p text:style-name="common-al">
            <text:span text:style-name="nadrukvet">Zaaknummer:</text:span> 5383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83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83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38312026</meta:user-defined>
    <meta:user-defined meta:name="DCTERMS.abstract">het kappen van een esdoornho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esdoornhof, Kennedylaan (voor De Coeborch) 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41</meta:user-defined>
    <meta:user-defined meta:name="OVERHEIDop.GmbID/DC.identifier">gmb-2026-397641</meta:user-defined>
    <meta:user-defined meta:name="OVERHEIDop.versieInformatie"/>
  </office:meta>
</office:document-meta>
</file>