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Goudsbloemstraat 70 1015J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en in 4 appartementsrechten</text:p>
            <text:p text:style-name="common-al">Zaakadres: Goudsbloemstraat 70-1 1015JR Amsterdam, Goudsbloemstraat 70-2 1015JR Amsterdam, Goudsbloemstraat 70-3 1015JR Amsterdam, Goudsbloemstraat 70-H 1015JR Amsterdam</text:p>
            <text:p text:style-name="common-al">Datum ontvangst: 06-08-2026</text:p>
            <text:p text:style-name="common-al">Zaaknummer: Z2026-03514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6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143</meta:user-defined>
    <meta:user-defined meta:name="DCTERMS.abstract">splitsen in 4 appartementsrecht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Goudsbloemstraat 70 1015JR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39</meta:user-defined>
    <meta:user-defined meta:name="OVERHEIDop.GmbID/DC.identifier">gmb-2026-397639</meta:user-defined>
    <meta:user-defined meta:name="OVERHEIDop.versieInformatie"/>
  </office:meta>
</office:document-meta>
</file>