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evenementenvergunning Kerstnachtdienst in sporthal Harkema op 24 december 2026 van 20.30 tot 22.30 uur</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19-08-2026</text:span> is de volgende aanvraag voor een vergunning/ontheffing binnengekomen:</text:p>
            <text:p text:style-name="common-al">Harkema, sporthal de Fûgelkamp, Kerstnachtdienst op 24 december 2026 van 20.30 tot 22.3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763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3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3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235</meta:user-defined>
    <meta:user-defined meta:name="DCTERMS.abstract">Kerstnachtdienst in sporthal Harkema op 24 december 2026 van 20.30 tot 22.30 uur</meta:user-defined>
    <dc:language>nl</dc:language>
    <meta:user-defined meta:name="OVERHEIDop.locatietype/OVERHEIDop.gebiedsmarkering">Punt</meta:user-defined>
    <meta:user-defined meta:name="DC.title">Gemeente Achtkarspelen - Aanvraag evenementenvergunning Kerstnachtdienst in sporthal Harkema op 24 december 2026 van 20.30 tot 22.30 uur</meta:user-defined>
    <meta:user-defined meta:name="DCTERMS.W3CDTF/DCTERMS.available">2026-08-24</meta:user-defined>
    <meta:user-defined meta:name="DCTERMS.W3CDTF/OVERHEIDop.jaargang">2026</meta:user-defined>
    <meta:user-defined meta:name="OVERHEIDop.publicationIssue">397638</meta:user-defined>
    <meta:user-defined meta:name="OVERHEIDop.GmbID/DC.identifier">gmb-2026-397638</meta:user-defined>
    <meta:user-defined meta:name="OVERHEIDop.versieInformatie"/>
  </office:meta>
</office:document-meta>
</file>