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opbouw aan de achterkant van het pand aan Vlamingstraat 83 2611KT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lamingstraat 83 2611KT Delft | het realiseren van opbouw aan de achterkant van het pand | 19-08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856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9763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3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3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856</meta:user-defined>
    <meta:user-defined meta:name="DCTERMS.abstract">Dakverbouw 1</meta:user-defined>
    <dc:language>nl</dc:language>
    <meta:user-defined meta:name="OVERHEIDop.locatietype/OVERHEIDop.gebiedsmarkering">Vlak</meta:user-defined>
    <meta:user-defined meta:name="DC.title">Aanvraag vergunning voor het realiseren van opbouw aan de achterkant van het pand aan Vlamingstraat 83 2611KT Delft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637</meta:user-defined>
    <meta:user-defined meta:name="OVERHEIDop.GmbID/DC.identifier">gmb-2026-397637</meta:user-defined>
    <meta:user-defined meta:name="OVERHEIDop.versieInformatie"/>
  </office:meta>
</office:document-meta>
</file>