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erk, Jan van Arkelstraat (naast Fernhoutstraat 1)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Jan van Arkelstraat  Kampen</text:p>
            <text:p text:style-name="common-al">
            <text:span text:style-name="nadrukvet">Zaakomschrijving:</text:span> het kappen van een berk</text:p>
            <text:p text:style-name="common-al">
            <text:span text:style-name="nadrukvet">Zaaknummer:</text:span> 53829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829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82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3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38292026</meta:user-defined>
    <meta:user-defined meta:name="DCTERMS.abstract">het kappen van een b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berk, Jan van Arkelstraat (naast Fernhoutstraat 1)Kamp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36</meta:user-defined>
    <meta:user-defined meta:name="OVERHEIDop.GmbID/DC.identifier">gmb-2026-397636</meta:user-defined>
    <meta:user-defined meta:name="OVERHEIDop.versieInformatie"/>
  </office:meta>
</office:document-meta>
</file>