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Kerkstraat 49, 8433LK Haul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augustus 2026 een besluit genomen op de aanvraag met zaaknummer Z2026-00004310 voor een Omgevingsvergunning op de locatie Kerkstraat 49, 8433LK Haulerwijk. De vergunning is verleend. Het besluit betreft:</text:p>
            <text:p text:style-name="common-al">dak vervanging/isoleren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31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76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310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Kerkstraat 49, 8433LK Haulerw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35</meta:user-defined>
    <meta:user-defined meta:name="OVERHEIDop.GmbID/DC.identifier">gmb-2026-397635</meta:user-defined>
    <meta:user-defined meta:name="OVERHEIDop.versieInformatie"/>
  </office:meta>
</office:document-meta>
</file>