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Gemeente Bergen, verleende vergunning plaatsen autolaadkraan ter hoogte van Oude Schulpweg 13, 1935 EN Egmond-Binnen, op maandag 21 september 2026 van 9.00 tot 10.00 uur, verzenddatum 20 augustus 2026 (Z2026-00005588), eenrichtingscircuit Oude Schulpweg/Sint Adelbertusweg wordt dan tijdelijk opgehev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39762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2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2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NH)</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588</meta:user-defined>
    <meta:user-defined meta:name="DCTERMS.abstract">plaatsen autolaadkraan Oude Schulpweg 13, 1935 EN Egmond-Binnen, verzenddatum 20 augustus 2026 (Z2026-00005588)</meta:user-defined>
    <dc:language>nl</dc:language>
    <meta:user-defined meta:name="OVERHEIDop.locatietype/OVERHEIDop.gebiedsmarkering">Punt</meta:user-defined>
    <meta:user-defined meta:name="DC.title">Gemeente Bergen, verleende vergunning plaatsen autolaadkraan ter hoogte van Oude Schulpweg 13, 1935 EN Egmond-Binnen, op maandag 21 september 2026 van 9.00 tot 10.00 uur, verzenddatum 20 augustus 2026 (Z2026-00005588), eenrichtingscircuit Oude Schulpweg/Sint Adelbertusweg wordt dan tijdelijk opgeheven</meta:user-defined>
    <meta:user-defined meta:name="DCTERMS.W3CDTF/DCTERMS.available">2026-08-24</meta:user-defined>
    <meta:user-defined meta:name="DCTERMS.W3CDTF/OVERHEIDop.jaargang">2026</meta:user-defined>
    <meta:user-defined meta:name="OVERHEIDop.publicationIssue">397629</meta:user-defined>
    <meta:user-defined meta:name="OVERHEIDop.GmbID/DC.identifier">gmb-2026-397629</meta:user-defined>
    <meta:user-defined meta:name="OVERHEIDop.versieInformatie"/>
  </office:meta>
</office:document-meta>
</file>