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upineweg 11 B, 7325 AG Apeldoorn, het vergrot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8-08-2026</text:p>
            <text:p text:style-name="common-al">Zaaknummer:  02006361662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762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2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2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61662</meta:user-defined>
    <dc:language>nl</dc:language>
    <meta:user-defined meta:name="OVERHEIDop.locatietype/OVERHEIDop.gebiedsmarkering">Punt</meta:user-defined>
    <meta:user-defined meta:name="DC.title">Aanvraag Omgevingsvergunning Lupineweg 11 B, 7325 AG Apeldoorn, het vergroten van een wonin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21</meta:user-defined>
    <meta:user-defined meta:name="OVERHEIDop.GmbID/DC.identifier">gmb-2026-397621</meta:user-defined>
    <meta:user-defined meta:name="OVERHEIDop.versieInformatie"/>
  </office:meta>
</office:document-meta>
</file>