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kastanje, 3e Ebbingestraat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3e Ebbingestraat Kampen</text:p>
            <text:p text:style-name="common-al">
            <text:span text:style-name="nadrukvet">Zaakomschrijving:</text:span> het kappen van een kastanje</text:p>
            <text:p text:style-name="common-al">
            <text:span text:style-name="nadrukvet">Zaaknummer:</text:span> 54026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4026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402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761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1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1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66ESUITE540262026</meta:user-defined>
    <meta:user-defined meta:name="DCTERMS.abstract">het kappen van een kastanj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kappen van een kastanje, 3e Ebbingestraat Kamp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15</meta:user-defined>
    <meta:user-defined meta:name="OVERHEIDop.GmbID/DC.identifier">gmb-2026-397615</meta:user-defined>
    <meta:user-defined meta:name="OVERHEIDop.versieInformatie"/>
  </office:meta>
</office:document-meta>
</file>