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aashorst - Melding Besluit activiteiten leefomgeving (Bal) - Hoogschaijksestraat 37B, Scha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Maashorst delen mee dat zij de volgende melding hebben ontvangen:</text:p>
            <text:p text:style-name="common-al">Voor:   Het opslaan van verwijderd asbest</text:p>
            <text:p text:style-name="common-al">Locatie:  Hoogschaijksestraat 37B, 5374 EC Schaijk</text:p>
            <text:p text:style-name="common-al">DSO-kenmerk:  2026072301991</text:p>
            <text:p text:style-name="common-al">Zaaknummer:  Z/511575</text:p>
            <text:p text:style-name="common-al">Datum ontvangen:  23 juli 2026</text:p>
            <text:p text:style-name="last-al">Tegen deze melding kan geen bezwaar worden gemaakt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horst</text:p>
            </table:table-cell>
            <table:table-cell office:value-type="string" table:style-name="header.C">
              <text:p text:style-name="headerright"><text:span text:style-name="nr">Nr. 39761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1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1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Maash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horst</meta:user-defined>
    <meta:user-defined meta:name="OVERHEID.Gemeente/OVERHEID.authority">Maashors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11575</meta:user-defined>
    <dc:language>nl</dc:language>
    <meta:user-defined meta:name="OVERHEIDop.locatietype/OVERHEIDop.gebiedsmarkering">Adres</meta:user-defined>
    <meta:user-defined meta:name="DC.title">Gemeente Maashorst - Melding Besluit activiteiten leefomgeving (Bal) - Hoogschaijksestraat 37B, Schaijk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614</meta:user-defined>
    <meta:user-defined meta:name="OVERHEIDop.GmbID/DC.identifier">gmb-2026-397614</meta:user-defined>
    <meta:user-defined meta:name="OVERHEIDop.versieInformatie"/>
  </office:meta>
</office:document-meta>
</file>