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toevoegen bestaand speelterrein aan schoolterrein, na verleggen van het Savoiepad, speelterrein nabij Savoiepad,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09 </text:p>
            <text:p text:style-name="common-al"> Omschrijving: toevoegen bestaand speelterrein aan schoolterrein, na verleggen van het Savoiepad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peelterrein nabij Savoiepad, Eindhoven  </text:p>
              </text:list-item>
            </text:list>
            <text:p text:style-name="common-al"> Datum ontvangst: 19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761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8009</meta:user-defined>
    <meta:user-defined meta:name="DCTERMS.abstract">toevoegen bestaand speelterrein aan schoolterrein, na verleggen van het Savoiepad</meta:user-defined>
    <dc:language>nl</dc:language>
    <meta:user-defined meta:name="OVERHEIDop.locatietype/OVERHEIDop.gebiedsmarkering">Vlak</meta:user-defined>
    <meta:user-defined meta:name="DC.title">Ingediende aanvraag omgevingsvergunning: toevoegen bestaand speelterrein aan schoolterrein, na verleggen van het Savoiepad, speelterrein nabij Savoiepad, Ein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11</meta:user-defined>
    <meta:user-defined meta:name="OVERHEIDop.GmbID/DC.identifier">gmb-2026-397611</meta:user-defined>
    <meta:user-defined meta:name="OVERHEIDop.versieInformatie"/>
  </office:meta>
</office:document-meta>
</file>