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Gentiaanstraat 119, 7322 BD Apeldoorn, het wijzigen van het gebruik van een woning naar doorstroom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18-08-2026</text:p>
            <text:p text:style-name="common-al">Zaaknummer:  02006361615</text:p>
            <text:p text:style-name="common-al">
            
          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
            
         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9760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0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0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2006361615</meta:user-defined>
    <dc:language>nl</dc:language>
    <meta:user-defined meta:name="OVERHEIDop.locatietype/OVERHEIDop.gebiedsmarkering">Punt</meta:user-defined>
    <meta:user-defined meta:name="DC.title">Aanvraag Omgevingsvergunning Gentiaanstraat 119, 7322 BD Apeldoorn, het wijzigen van het gebruik van een woning naar doorstroomwoning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604</meta:user-defined>
    <meta:user-defined meta:name="OVERHEIDop.GmbID/DC.identifier">gmb-2026-397604</meta:user-defined>
    <meta:user-defined meta:name="OVERHEIDop.versieInformatie"/>
  </office:meta>
</office:document-meta>
</file>