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Marijkelaan 7 in Zui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met zaaknummer Z2026-00001975 voor het plaatsen van een dakkapel met nokverhoging op locatie Marijkelaan 7 in Zuid-Beijerland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afwijken van regels in het omgevingsplan (buitenplanse omgevingsplanactiviteit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 Wij zullen de gevraagde informatie per e-mail aan u sturen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760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0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0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975</meta:user-defined>
    <dc:language>nl</dc:language>
    <meta:user-defined meta:name="OVERHEIDop.locatietype/OVERHEIDop.gebiedsmarkering">Vlak</meta:user-defined>
    <meta:user-defined meta:name="DC.title">Kennisgeving besluit op aanvraag omgevingsvergunning Marijkelaan 7 in Zuid-Beijerla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00</meta:user-defined>
    <meta:user-defined meta:name="OVERHEIDop.GmbID/DC.identifier">gmb-2026-397600</meta:user-defined>
    <meta:user-defined meta:name="OVERHEIDop.versieInformatie"/>
  </office:meta>
</office:document-meta>
</file>