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erker en het wijzigen van de gevel op de locatie Oudendijk 9  te Heemskerk, ingekomen 13 augustus 2026, DSO nummer 2026081300620, zaaknummer ODIJ-Z-26-186933</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het realiseren van een erker en het wijzigen van de gevel op de locatie Oudendijk 9  te Heemskerk.</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8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9759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9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9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realiseren van een erker en het wijzigen van de gevel op de locatie Oudendijk 9  te Heemskerk, ingekomen 13 augustus 2026, DSO nummer 2026081300620, zaaknummer ODIJ-Z-26-186933</meta:user-defined>
    <meta:user-defined meta:name="DCTERMS.W3CDTF/DCTERMS.available">2026-08-24</meta:user-defined>
    <meta:user-defined meta:name="DCTERMS.W3CDTF/OVERHEIDop.jaargang">2026</meta:user-defined>
    <meta:user-defined meta:name="OVERHEIDop.publicationIssue">397599</meta:user-defined>
    <meta:user-defined meta:name="OVERHEIDop.GmbID/DC.identifier">gmb-2026-397599</meta:user-defined>
    <meta:user-defined meta:name="OVERHEIDop.versieInformatie"/>
  </office:meta>
</office:document-meta>
</file>