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wijzigen van de gevelreclame op het perceel Van Tuyllstraat 18 A, 3829 AD Hoogland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wijzigen van de gevelreclame op het perceel Van Tuyllstraat 18 A, 3829 AD Hooglanderveen</text:span>
          </text:p>
            <text:p text:style-name="common-al">De Gemeente Amersfoort heeft op 14-08-2026 een aanvraag voor een omgevingsvergunning ontvangen voor het wijzigen van de gevelreclame op het perceel Van Tuyllstraat 18 A, 3829 AD Hooglanderveen, met kenmerk CLZ-00039535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9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759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9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9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39535</meta:user-defined>
    <dc:language>nl</dc:language>
    <meta:user-defined meta:name="OVERHEIDop.locatietype/OVERHEIDop.gebiedsmarkering">Punt</meta:user-defined>
    <meta:user-defined meta:name="DC.title">Ontvangen aanvraag omgevingsvergunning voor het wijzigen van de gevelreclame op het perceel Van Tuyllstraat 18 A, 3829 AD Hooglanderve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94</meta:user-defined>
    <meta:user-defined meta:name="OVERHEIDop.GmbID/DC.identifier">gmb-2026-397594</meta:user-defined>
    <meta:user-defined meta:name="OVERHEIDop.versieInformatie"/>
  </office:meta>
</office:document-meta>
</file>